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co2" style:family="table-column">
      <style:table-column-properties fo:break-before="auto" style:column-width="3.3693in"/>
    </style:style>
    <style:style style:name="co3" style:family="table-column">
      <style:table-column-properties fo:break-before="auto" style:column-width="4.7098in"/>
    </style:style>
    <style:style style:name="co4" style:family="table-column">
      <style:table-column-properties fo:break-before="auto" style:column-width="3.2728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emergency out" table:style-name="ta1"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1" table:default-cell-style-name="Default"/>
        <table:table-row table:style-name="ro1" table:number-rows-repeated="4">
          <table:table-cell table:number-columns-repeated="6"/>
        </table:table-row>
        <table:table-row table:style-name="ro1">
          <table:table-cell/>
          <table:table-cell office:value-type="string" calcext:value-type="string">
            <text:p>input</text:p>
          </table:table-cell>
          <table:table-cell office:value-type="string" calcext:value-type="string">
            <text:p>amount</text:p>
          </table:table-cell>
          <table:table-cell/>
          <table:table-cell office:value-type="string" calcext:value-type="string">
            <text:p>output</text:p>
          </table:table-cell>
          <table:table-cell office:value-type="string" calcext:value-type="string">
            <text:p>amount</text:p>
          </table:table-cell>
        </table:table-row>
        <table:table-row table:style-name="ro1">
          <table:table-cell/>
          <table:table-cell office:value-type="string" calcext:value-type="string">
            <text:p>bc1qn8cscf2gyj2fpru4fe4vq9lczrj09grqhn4nvj</text:p>
          </table:table-cell>
          <table:table-cell office:value-type="float" office:value="11562376" calcext:value-type="float">
            <text:p>11562376</text:p>
          </table:table-cell>
          <table:table-cell/>
          <table:table-cell office:value-type="string" calcext:value-type="string">
            <text:p>bc1qq0rf0qj7lukqclky309vwtg20qmav3mjsefqnd3wm947e4736wdq00c7dr</text:p>
          </table:table-cell>
          <table:table-cell office:value-type="float" office:value="8544412" calcext:value-type="float">
            <text:p>8544412</text:p>
          </table:table-cell>
        </table:table-row>
        <table:table-row table:style-name="ro1">
          <table:table-cell/>
          <table:table-cell office:value-type="string" calcext:value-type="string">
            <text:p>bc1qmape30v7fhjqmhut4jx7jpc0zc9k5dhdqat9y2</text:p>
          </table:table-cell>
          <table:table-cell office:value-type="float" office:value="8596257" calcext:value-type="float">
            <text:p>8596257</text:p>
          </table:table-cell>
          <table:table-cell/>
          <table:table-cell office:value-type="string" calcext:value-type="string">
            <text:p>bc1qwf3kvgd6028s4nrhjpv7w823a0nyjvpcmc99whsgp5nkt2xcqryswwqnxx</text:p>
          </table:table-cell>
          <table:table-cell office:value-type="float" office:value="8667781" calcext:value-type="float">
            <text:p>8667781</text:p>
          </table:table-cell>
        </table:table-row>
        <table:table-row table:style-name="ro1">
          <table:table-cell/>
          <table:table-cell office:value-type="string" calcext:value-type="string">
            <text:p>bc1qervdu74scd84cs690ncm85tf8vmzqgflm53wwy</text:p>
          </table:table-cell>
          <table:table-cell office:value-type="float" office:value="794831" calcext:value-type="float">
            <text:p>794831</text:p>
          </table:table-cell>
          <table:table-cell/>
          <table:table-cell office:value-type="string" calcext:value-type="string">
            <text:p>bc1qvvlns2cvdvvya2r3zks2pp95zmwtqjzkac8vknn6d8kxulxchj0qkc0ml4</text:p>
          </table:table-cell>
          <table:table-cell office:value-type="float" office:value="4015729" calcext:value-type="float">
            <text:p>4015729</text:p>
          </table:table-cell>
        </table:table-row>
        <table:table-row table:style-name="ro1">
          <table:table-cell/>
          <table:table-cell office:value-type="string" calcext:value-type="string">
            <text:p>bc1qg53swqvltq6qcn2azswa786z8gy6xtfns3r6j9</text:p>
          </table:table-cell>
          <table:table-cell office:value-type="float" office:value="276458" calcext:value-type="float">
            <text:p>276458</text:p>
          </table:table-cell>
          <table:table-cell table:number-columns-repeated="3"/>
        </table:table-row>
        <table:table-row table:style-name="ro1">
          <table:table-cell table:number-columns-repeated="6"/>
        </table:table-row>
        <table:table-row table:style-name="ro1">
          <table:table-cell/>
          <table:table-cell office:value-type="string" calcext:value-type="string">
            <text:p>total</text:p>
          </table:table-cell>
          <table:table-cell table:formula="of:=SUM([.C6:.C9])" office:value-type="float" office:value="21229922" calcext:value-type="float">
            <text:p>21229922</text:p>
          </table:table-cell>
          <table:table-cell/>
          <table:table-cell office:value-type="string" calcext:value-type="string">
            <text:p>total</text:p>
          </table:table-cell>
          <table:table-cell table:formula="of:=SUM([.F6:.F9])" office:value-type="float" office:value="21227922" calcext:value-type="float">
            <text:p>21227922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/>
          <table:table-cell office:value-type="string" calcext:value-type="string">
            <text:p>mining fee</text:p>
          </table:table-cell>
          <table:table-cell office:value-type="float" office:value="2000" calcext:value-type="float">
            <text:p>2000</text:p>
          </table:table-cell>
          <table:table-cell table:number-columns-repeated="3"/>
        </table:table-row>
        <table:table-row table:style-name="ro1" table:number-rows-repeated="4">
          <table:table-cell table:number-columns-repeated="6"/>
        </table:table-row>
        <table:table-row table:style-name="ro1">
          <table:table-cell/>
          <table:table-cell office:value-type="string" calcext:value-type="string">
            <text:p>input</text:p>
          </table:table-cell>
          <table:table-cell office:value-type="string" calcext:value-type="string">
            <text:p>amount</text:p>
          </table:table-cell>
          <table:table-cell/>
          <table:table-cell office:value-type="string" calcext:value-type="string">
            <text:p>output</text:p>
          </table:table-cell>
          <table:table-cell office:value-type="string" calcext:value-type="string">
            <text:p>amount</text:p>
          </table:table-cell>
        </table:table-row>
        <table:table-row table:style-name="ro1">
          <table:table-cell/>
          <table:table-cell office:value-type="string" calcext:value-type="string">
            <text:p>bc1q2wg3egmghnd5wdmlu56w535n4pqrgyyg58dk6w</text:p>
          </table:table-cell>
          <table:table-cell office:value-type="float" office:value="9025000" calcext:value-type="float">
            <text:p>9025000</text:p>
          </table:table-cell>
          <table:table-cell/>
          <table:table-cell office:value-type="string" calcext:value-type="string">
            <text:p>bc1qkdzkhs4ttuyvuxswl3y059ymwt4xq94jjkr2ytwmz3erw7qmfk5q5lqs6m</text:p>
          </table:table-cell>
          <table:table-cell office:value-type="float" office:value="8644232" calcext:value-type="float">
            <text:p>8644232</text:p>
          </table:table-cell>
        </table:table-row>
        <table:table-row table:style-name="ro1">
          <table:table-cell/>
          <table:table-cell office:value-type="string" calcext:value-type="string">
            <text:p>bc1q3emhfsprehdd0jc3mkuqvl0vmd9s9capwe6nhe</text:p>
          </table:table-cell>
          <table:table-cell office:value-type="float" office:value="6611066" calcext:value-type="float">
            <text:p>6611066</text:p>
          </table:table-cell>
          <table:table-cell/>
          <table:table-cell office:value-type="string" calcext:value-type="string">
            <text:p>bc1qyrefh0gl6yl8349kv774p9lgc2s4phlpnpljjfga2l2xaqugv56qhmfg5q</text:p>
          </table:table-cell>
          <table:table-cell office:value-type="float" office:value="8231231" calcext:value-type="float">
            <text:p>8231231</text:p>
          </table:table-cell>
        </table:table-row>
        <table:table-row table:style-name="ro1">
          <table:table-cell/>
          <table:table-cell office:value-type="string" calcext:value-type="string">
            <text:p>bc1qwefwn54q5gnmt040wd9ttgm7k97uparnlm7rax</text:p>
          </table:table-cell>
          <table:table-cell office:value-type="float" office:value="2371416" calcext:value-type="float">
            <text:p>2371416</text:p>
          </table:table-cell>
          <table:table-cell/>
          <table:table-cell office:value-type="string" calcext:value-type="string">
            <text:p>bc1qg9jkuaetgt4a60n45m4lxwd4lx4fq8r3v0cr0rd3j4gxjtxd23ps86hdh5</text:p>
          </table:table-cell>
          <table:table-cell office:value-type="float" office:value="4997423" calcext:value-type="float">
            <text:p>4997423</text:p>
          </table:table-cell>
        </table:table-row>
        <table:table-row table:style-name="ro1">
          <table:table-cell/>
          <table:table-cell office:value-type="string" calcext:value-type="string">
            <text:p>bc1q9x06dyj52cgz3ztmh72mw99dgevgwju27zs0g0</text:p>
          </table:table-cell>
          <table:table-cell office:value-type="float" office:value="1876660" calcext:value-type="float">
            <text:p>1876660</text:p>
          </table:table-cell>
          <table:table-cell table:number-columns-repeated="3"/>
        </table:table-row>
        <table:table-row table:style-name="ro1">
          <table:table-cell/>
          <table:table-cell office:value-type="string" calcext:value-type="string">
            <text:p>bc1qmmgp2lwg4skmurckjux6teezrrfyvysk70zvk2</text:p>
          </table:table-cell>
          <table:table-cell office:value-type="float" office:value="1691052" calcext:value-type="float">
            <text:p>1691052</text:p>
          </table:table-cell>
          <table:table-cell table:number-columns-repeated="3"/>
        </table:table-row>
        <table:table-row table:style-name="ro1">
          <table:table-cell/>
          <table:table-cell office:value-type="string" calcext:value-type="string">
            <text:p>bc1q403k0g7tqjkw5en744qp8pqad0kcz2mmvkay8r</text:p>
          </table:table-cell>
          <table:table-cell office:value-type="float" office:value="155402" calcext:value-type="float">
            <text:p>155402</text:p>
          </table:table-cell>
          <table:table-cell table:number-columns-repeated="3"/>
        </table:table-row>
        <table:table-row table:style-name="ro1">
          <table:table-cell/>
          <table:table-cell office:value-type="string" calcext:value-type="string">
            <text:p>bc1qen7083z2mh5ryujpgs6hvj0dz6y2er5rylx8m6</text:p>
          </table:table-cell>
          <table:table-cell office:value-type="float" office:value="144290" calcext:value-type="float">
            <text:p>144290</text:p>
          </table:table-cell>
          <table:table-cell table:number-columns-repeated="3"/>
        </table:table-row>
        <table:table-row table:style-name="ro1" table:number-rows-repeated="2">
          <table:table-cell table:number-columns-repeated="6"/>
        </table:table-row>
        <table:table-row table:style-name="ro1">
          <table:table-cell/>
          <table:table-cell office:value-type="string" calcext:value-type="string">
            <text:p>total</text:p>
          </table:table-cell>
          <table:table-cell table:formula="of:=SUM([.C19:.C25])" office:value-type="float" office:value="21874886" calcext:value-type="float">
            <text:p>21874886</text:p>
          </table:table-cell>
          <table:table-cell/>
          <table:table-cell office:value-type="string" calcext:value-type="string">
            <text:p>total</text:p>
          </table:table-cell>
          <table:table-cell table:formula="of:=SUM([.F19:.F22])" office:value-type="float" office:value="21872886" calcext:value-type="float">
            <text:p>2187288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/>
          <table:table-cell office:value-type="string" calcext:value-type="string">
            <text:p>mining fee</text:p>
          </table:table-cell>
          <table:table-cell office:value-type="float" office:value="2000" calcext:value-type="float">
            <text:p>2000</text:p>
          </table:table-cell>
          <table:table-cell/>
          <table:table-cell office:value-type="string" calcext:value-type="string">
            <text:p>diff</text:p>
          </table:table-cell>
          <table:table-cell table:formula="of:=[.C28]-[.C30]-[.F28]" office:value-type="float" office:value="0" calcext:value-type="float">
            <text:p>0</text:p>
          </table:table-cell>
        </table:table-row>
        <table:table-row table:style-name="ro1" table:number-rows-repeated="2">
          <table:table-cell table:number-columns-repeated="6"/>
        </table:table-row>
        <table:table-row table:style-name="ro1">
          <table:table-cell/>
          <table:table-cell office:value-type="string" calcext:value-type="string">
            <text:p>input</text:p>
          </table:table-cell>
          <table:table-cell office:value-type="string" calcext:value-type="string">
            <text:p>amount</text:p>
          </table:table-cell>
          <table:table-cell/>
          <table:table-cell office:value-type="string" calcext:value-type="string">
            <text:p>output</text:p>
          </table:table-cell>
          <table:table-cell office:value-type="string" calcext:value-type="string">
            <text:p>amount</text:p>
          </table:table-cell>
        </table:table-row>
        <table:table-row table:style-name="ro1">
          <table:table-cell/>
          <table:table-cell office:value-type="string" calcext:value-type="string">
            <text:p>bc1qdse9dsgq0ceq4zhvq2alrx44uv492hatt59zlp</text:p>
          </table:table-cell>
          <table:table-cell office:value-type="float" office:value="1489949" calcext:value-type="float">
            <text:p>1489949</text:p>
          </table:table-cell>
          <table:table-cell/>
          <table:table-cell office:value-type="string" calcext:value-type="string">
            <text:p>bc1q2qqzsafn6j0aer8vac69p77x0lmg8hl0szdnmfnkz4tcdkfypdhqqk78kx</text:p>
          </table:table-cell>
          <table:table-cell office:value-type="float" office:value="7233574" calcext:value-type="float">
            <text:p>7233574</text:p>
          </table:table-cell>
        </table:table-row>
        <table:table-row table:style-name="ro1">
          <table:table-cell/>
          <table:table-cell office:value-type="string" calcext:value-type="string">
            <text:p>bc1qdse9dsgq0ceq4zhvq2alrx44uv492hatt59zlp</text:p>
          </table:table-cell>
          <table:table-cell office:value-type="float" office:value="1276572" calcext:value-type="float">
            <text:p>1276572</text:p>
          </table:table-cell>
          <table:table-cell table:number-columns-repeated="3"/>
        </table:table-row>
        <table:table-row table:style-name="ro1">
          <table:table-cell/>
          <table:table-cell office:value-type="string" calcext:value-type="string">
            <text:p>bc1qdse9dsgq0ceq4zhvq2alrx44uv492hatt59zlp</text:p>
          </table:table-cell>
          <table:table-cell office:value-type="float" office:value="1160156" calcext:value-type="float">
            <text:p>1160156</text:p>
          </table:table-cell>
          <table:table-cell table:number-columns-repeated="3"/>
        </table:table-row>
        <table:table-row table:style-name="ro1">
          <table:table-cell/>
          <table:table-cell office:value-type="string" calcext:value-type="string">
            <text:p>bc1qdse9dsgq0ceq4zhvq2alrx44uv492hatt59zlp</text:p>
          </table:table-cell>
          <table:table-cell office:value-type="float" office:value="1135243" calcext:value-type="float">
            <text:p>1135243</text:p>
          </table:table-cell>
          <table:table-cell table:number-columns-repeated="3"/>
        </table:table-row>
        <table:table-row table:style-name="ro1">
          <table:table-cell/>
          <table:table-cell office:value-type="string" calcext:value-type="string">
            <text:p>bc1qdse9dsgq0ceq4zhvq2alrx44uv492hatt59zlp</text:p>
          </table:table-cell>
          <table:table-cell office:value-type="float" office:value="1106202" calcext:value-type="float">
            <text:p>1106202</text:p>
          </table:table-cell>
          <table:table-cell table:number-columns-repeated="3"/>
        </table:table-row>
        <table:table-row table:style-name="ro1">
          <table:table-cell/>
          <table:table-cell office:value-type="string" calcext:value-type="string">
            <text:p>bc1qdse9dsgq0ceq4zhvq2alrx44uv492hatt59zlp</text:p>
          </table:table-cell>
          <table:table-cell office:value-type="float" office:value="1067452" calcext:value-type="float">
            <text:p>1067452</text:p>
          </table:table-cell>
          <table:table-cell table:number-columns-repeated="3"/>
        </table:table-row>
        <table:table-row table:style-name="ro1" table:number-rows-repeated="3">
          <table:table-cell table:number-columns-repeated="6"/>
        </table:table-row>
        <table:table-row table:style-name="ro1">
          <table:table-cell/>
          <table:table-cell office:value-type="string" calcext:value-type="string">
            <text:p>total</text:p>
          </table:table-cell>
          <table:table-cell table:formula="of:=SUM([.C34:.C40])" office:value-type="float" office:value="7235574" calcext:value-type="float">
            <text:p>7235574</text:p>
          </table:table-cell>
          <table:table-cell/>
          <table:table-cell office:value-type="string" calcext:value-type="string">
            <text:p>total</text:p>
          </table:table-cell>
          <table:table-cell table:formula="of:=SUM([.F34:.F37])" office:value-type="float" office:value="7233574" calcext:value-type="float">
            <text:p>7233574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/>
          <table:table-cell office:value-type="string" calcext:value-type="string">
            <text:p>mining fee</text:p>
          </table:table-cell>
          <table:table-cell office:value-type="float" office:value="2000" calcext:value-type="float">
            <text:p>2000</text:p>
          </table:table-cell>
          <table:table-cell/>
          <table:table-cell office:value-type="string" calcext:value-type="string">
            <text:p>diff</text:p>
          </table:table-cell>
          <table:table-cell table:formula="of:=[.C43]-[.C45]-[.F43]" office:value-type="float" office:value="0" calcext:value-type="float">
            <text:p>0</text:p>
          </table:table-cell>
        </table:table-row>
      </table:table>
      <table:table table:name="back to malatesta" table:style-name="ta1">
        <table:table-column table:style-name="co1" table:default-cell-style-name="Default"/>
        <table:table-column table:style-name="co4" table:default-cell-style-name="Default"/>
        <table:table-column table:style-name="co1" table:number-columns-repeated="4" table:default-cell-style-name="Default"/>
        <table:table-row table:style-name="ro1" table:number-rows-repeated="4">
          <table:table-cell table:number-columns-repeated="6"/>
        </table:table-row>
        <table:table-row table:style-name="ro1">
          <table:table-cell/>
          <table:table-cell office:value-type="string" calcext:value-type="string">
            <text:p>input</text:p>
          </table:table-cell>
          <table:table-cell office:value-type="string" calcext:value-type="string">
            <text:p>amount</text:p>
          </table:table-cell>
          <table:table-cell/>
          <table:table-cell office:value-type="string" calcext:value-type="string">
            <text:p>output</text:p>
          </table:table-cell>
          <table:table-cell office:value-type="string" calcext:value-type="string">
            <text:p>amount</text:p>
          </table:table-cell>
        </table:table-row>
        <table:table-row table:style-name="ro1">
          <table:table-cell/>
          <table:table-cell office:value-type="string" calcext:value-type="string">
            <text:p>bc1qq0rf0qj7lukqclky309vwtg20qmav3mjsefqnd3wm947e4736wdq00c7dr</text:p>
          </table:table-cell>
          <table:table-cell office:value-type="float" office:value="8544412" calcext:value-type="float">
            <text:p>8544412</text:p>
          </table:table-cell>
          <table:table-cell/>
          <table:table-cell office:value-type="string" calcext:value-type="string">
            <text:p>bc1q2pmuzwxtw4fwu7juemuj9dvfxank8p8fpy8t78</text:p>
          </table:table-cell>
          <table:table-cell office:value-type="float" office:value="8544401" calcext:value-type="float">
            <text:p>8544401</text:p>
          </table:table-cell>
        </table:table-row>
        <table:table-row table:style-name="ro1">
          <table:table-cell/>
          <table:table-cell office:value-type="string" calcext:value-type="string">
            <text:p>bc1qwf3kvgd6028s4nrhjpv7w823a0nyjvpcmc99whsgp5nkt2xcqryswwqnxx</text:p>
          </table:table-cell>
          <table:table-cell office:value-type="float" office:value="8667781" calcext:value-type="float">
            <text:p>8667781</text:p>
          </table:table-cell>
          <table:table-cell/>
          <table:table-cell office:value-type="string" calcext:value-type="string">
            <text:p>bc1qj08c0efueuccccwtwetlshgnptvgkfdscgkvrq</text:p>
          </table:table-cell>
          <table:table-cell office:value-type="float" office:value="8667721" calcext:value-type="float">
            <text:p>8667721</text:p>
          </table:table-cell>
        </table:table-row>
        <table:table-row table:style-name="ro1">
          <table:table-cell/>
          <table:table-cell office:value-type="string" calcext:value-type="string">
            <text:p>bc1qvvlns2cvdvvya2r3zks2pp95zmwtqjzkac8vknn6d8kxulxchj0qkc0ml4</text:p>
          </table:table-cell>
          <table:table-cell office:value-type="float" office:value="4015729" calcext:value-type="float">
            <text:p>4015729</text:p>
          </table:table-cell>
          <table:table-cell/>
          <table:table-cell office:value-type="string" calcext:value-type="string">
            <text:p>bc1q0dnzuqt6ca2v0h5ej5ttfz0c382x4ylhcgfyaa</text:p>
          </table:table-cell>
          <table:table-cell office:value-type="float" office:value="4015287" calcext:value-type="float">
            <text:p>4015287</text:p>
          </table:table-cell>
        </table:table-row>
        <table:table-row table:style-name="ro1" table:number-rows-repeated="2">
          <table:table-cell table:number-columns-repeated="6"/>
        </table:table-row>
        <table:table-row table:style-name="ro1">
          <table:table-cell/>
          <table:table-cell office:value-type="string" calcext:value-type="string">
            <text:p>total</text:p>
          </table:table-cell>
          <table:table-cell table:formula="of:=SUM([.C6:.C9])" office:value-type="float" office:value="21227922" calcext:value-type="float">
            <text:p>21227922</text:p>
          </table:table-cell>
          <table:table-cell/>
          <table:table-cell office:value-type="string" calcext:value-type="string">
            <text:p>total</text:p>
          </table:table-cell>
          <table:table-cell table:formula="of:=SUM([.F6:.F9])" office:value-type="float" office:value="21227409" calcext:value-type="float">
            <text:p>21227409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/>
          <table:table-cell office:value-type="string" calcext:value-type="string">
            <text:p>mining fee</text:p>
          </table:table-cell>
          <table:table-cell office:value-type="float" office:value="513" calcext:value-type="float">
            <text:p>513</text:p>
          </table:table-cell>
          <table:table-cell/>
          <table:table-cell office:value-type="string" calcext:value-type="string">
            <text:p>diff</text:p>
          </table:table-cell>
          <table:table-cell table:formula="of:=[.C11]-[.C13]-[.F11]" office:value-type="float" office:value="0" calcext:value-type="float">
            <text:p>0</text:p>
          </table:table-cell>
        </table:table-row>
        <table:table-row table:style-name="ro1" table:number-rows-repeated="2">
          <table:table-cell table:number-columns-repeated="6"/>
        </table:table-row>
        <table:table-row table:style-name="ro1">
          <table:table-cell/>
          <table:table-cell office:value-type="string" calcext:value-type="string">
            <text:p>output</text:p>
          </table:table-cell>
          <table:table-cell office:value-type="string" calcext:value-type="string">
            <text:p>amount</text:p>
          </table:table-cell>
          <table:table-cell/>
          <table:table-cell office:value-type="string" calcext:value-type="string">
            <text:p>output</text:p>
          </table:table-cell>
          <table:table-cell office:value-type="string" calcext:value-type="string">
            <text:p>amount</text:p>
          </table:table-cell>
        </table:table-row>
        <table:table-row table:style-name="ro1">
          <table:table-cell/>
          <table:table-cell office:value-type="string" calcext:value-type="string">
            <text:p>bc1qkdzkhs4ttuyvuxswl3y059ymwt4xq94jjkr2ytwmz3erw7qmfk5q5lqs6m</text:p>
          </table:table-cell>
          <table:table-cell office:value-type="float" office:value="8644232" calcext:value-type="float">
            <text:p>8644232</text:p>
          </table:table-cell>
          <table:table-cell/>
          <table:table-cell office:value-type="string" calcext:value-type="string">
            <text:p>bc1q7kpe06cfgg3pr3ptd2a4k8uhs8sjavyw20dpf3</text:p>
          </table:table-cell>
          <table:table-cell office:value-type="float" office:value="8644032" calcext:value-type="float">
            <text:p>8644032</text:p>
          </table:table-cell>
        </table:table-row>
        <table:table-row table:style-name="ro1">
          <table:table-cell/>
          <table:table-cell office:value-type="string" calcext:value-type="string">
            <text:p>bc1qyrefh0gl6yl8349kv774p9lgc2s4phlpnpljjfga2l2xaqugv56qhmfg5q</text:p>
          </table:table-cell>
          <table:table-cell office:value-type="float" office:value="8231231" calcext:value-type="float">
            <text:p>8231231</text:p>
          </table:table-cell>
          <table:table-cell/>
          <table:table-cell office:value-type="string" calcext:value-type="string">
            <text:p>bc1q3jarn3f2gx3vf0tm4tp2cywjg0qkevgm2ngwgp</text:p>
          </table:table-cell>
          <table:table-cell office:value-type="float" office:value="8231107" calcext:value-type="float">
            <text:p>8231107</text:p>
          </table:table-cell>
        </table:table-row>
        <table:table-row table:style-name="ro1">
          <table:table-cell/>
          <table:table-cell office:value-type="string" calcext:value-type="string">
            <text:p>bc1qg9jkuaetgt4a60n45m4lxwd4lx4fq8r3v0cr0rd3j4gxjtxd23ps86hdh5</text:p>
          </table:table-cell>
          <table:table-cell office:value-type="float" office:value="4997423" calcext:value-type="float">
            <text:p>4997423</text:p>
          </table:table-cell>
          <table:table-cell/>
          <table:table-cell office:value-type="string" calcext:value-type="string">
            <text:p>bc1q80w6wpgzxun4nlt3arx2q9t0j3gwyzdmdlrs5h</text:p>
          </table:table-cell>
          <table:table-cell office:value-type="float" office:value="2712312" calcext:value-type="float">
            <text:p>2712312</text:p>
          </table:table-cell>
        </table:table-row>
        <table:table-row table:style-name="ro1">
          <table:table-cell table:number-columns-repeated="4"/>
          <table:table-cell office:value-type="string" calcext:value-type="string">
            <text:p>bc1q3qpnfscnkrqjvj7p85hj78gydv8leqsgq4smt5</text:p>
          </table:table-cell>
          <table:table-cell office:value-type="float" office:value="2284821" calcext:value-type="float">
            <text:p>2284821</text:p>
          </table:table-cell>
        </table:table-row>
        <table:table-row table:style-name="ro1" table:number-rows-repeated="5">
          <table:table-cell table:number-columns-repeated="6"/>
        </table:table-row>
        <table:table-row table:style-name="ro1">
          <table:table-cell/>
          <table:table-cell office:value-type="string" calcext:value-type="string">
            <text:p>total</text:p>
          </table:table-cell>
          <table:table-cell table:formula="of:=SUM([.C17:.C23])" office:value-type="float" office:value="21872886" calcext:value-type="float">
            <text:p>21872886</text:p>
          </table:table-cell>
          <table:table-cell/>
          <table:table-cell office:value-type="string" calcext:value-type="string">
            <text:p>total</text:p>
          </table:table-cell>
          <table:table-cell table:formula="of:=SUM([.F17:.F20])" office:value-type="float" office:value="21872272" calcext:value-type="float">
            <text:p>21872272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/>
          <table:table-cell office:value-type="string" calcext:value-type="string">
            <text:p>mining fee</text:p>
          </table:table-cell>
          <table:table-cell office:value-type="float" office:value="614" calcext:value-type="float">
            <text:p>614</text:p>
          </table:table-cell>
          <table:table-cell/>
          <table:table-cell office:value-type="string" calcext:value-type="string">
            <text:p>diff</text:p>
          </table:table-cell>
          <table:table-cell table:formula="of:=[.C26]-[.C28]-[.F26]" office:value-type="float" office:value="0" calcext:value-type="float">
            <text:p>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DejaVu Sans" style:font-size-asian="10pt" style:language-asian="zh" style:country-asian="CN" style:font-name-complex="FreeSans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7-31T10:24:38.655660444</meta:creation-date>
    <dc:date>2026-08-06T01:04:42.403429645</dc:date>
    <meta:editing-duration>PT1H44M6S</meta:editing-duration>
    <meta:editing-cycles>7</meta:editing-cycles>
    <meta:generator>LibreOffice/7.4.7.2$Linux_X86_64 LibreOffice_project/40$Build-2</meta:generator>
    <meta:document-statistic meta:table-count="2" meta:cell-count="132" meta:object-count="0"/>
  </office:meta>
</office:document-meta>
</file>